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automatic-styles>
    <style:style style:name="P1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</style:style>
    <style:style style:name="P2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font-name="Times New Roman" fo:font-size="12pt" fo:language="pl" fo:country="PL" style:font-name-asian="Times New Roman" style:language-asian="pl" style:country-asian="PL" style:font-name-complex="Times New Roman" style:language-complex="ar" style:country-complex="SA"/>
    </style:style>
    <style:style style:name="P3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style:font-name-asian="Times New Roman" style:language-asian="pl" style:country-asian="PL" style:font-name-complex="Times New Roman" style:language-complex="ar" style:country-complex="SA"/>
    </style:style>
    <style:style style:name="P4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language="pl" fo:country="PL" style:font-name-asian="Times New Roman" style:language-asian="pl" style:country-asian="PL" style:font-name-complex="Times New Roman"/>
    </style:style>
    <style:style style:name="P5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language="pl" fo:country="PL" style:font-name-asian="Times New Roman" style:language-asian="pl" style:country-asian="PL" style:font-name-complex="Times New Roman" style:font-size-complex="12pt" style:language-complex="ar" style:country-complex="SA"/>
    </style:style>
    <style:style style:name="P6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officeooo:paragraph-rsid="00021949" style:font-name-asian="Times New Roman" style:language-asian="pl" style:country-asian="PL" style:font-name-complex="Times New Roman" style:language-complex="ar" style:country-complex="SA"/>
    </style:style>
    <style:style style:name="P7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officeooo:paragraph-rsid="0003c7c2" style:font-name-asian="Times New Roman" style:language-asian="pl" style:country-asian="PL" style:font-name-complex="Times New Roman" style:language-complex="ar" style:country-complex="SA"/>
    </style:style>
    <style:style style:name="P8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officeooo:paragraph-rsid="000204e9" style:font-name-asian="Times New Roman" style:language-asian="pl" style:country-asian="PL" style:font-name-complex="Times New Roman" style:language-complex="ar" style:country-complex="SA"/>
    </style:style>
    <style:style style:name="P9" style:family="paragraph" style:parent-style-name="Normal_20__28_Web_29_">
      <style:paragraph-properties fo:margin-left="0.161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fo:font-weight="bold" style:font-name-asian="Times New Roman" style:language-asian="pl" style:country-asian="PL" style:font-weight-asian="bold" style:font-name-complex="Times New Roman" style:language-complex="ar" style:country-complex="SA" style:font-weight-complex="bold"/>
    </style:style>
    <style:style style:name="P10" style:family="paragraph" style:parent-style-name="Normal_20__28_Web_29_">
      <style:paragraph-properties fo:margin-left="0.161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style:font-name-asian="Times New Roman" style:language-asian="pl" style:country-asian="PL" style:font-name-complex="Times New Roman" style:language-complex="ar" style:country-complex="SA"/>
    </style:style>
    <style:style style:name="P11" style:family="paragraph" style:parent-style-name="Normal_20__28_Web_29_">
      <style:paragraph-properties fo:margin-left="0.161cm" fo:margin-right="0cm" fo:margin-top="0.176cm" fo:margin-bottom="0.176cm" style:contextual-spacing="false" fo:text-align="start" style:justify-single-word="false" fo:text-indent="0cm" style:auto-text-indent="false" style:text-autospace="none"/>
    </style:style>
    <style:style style:name="P12" style:family="paragraph" style:parent-style-name="Normal_20__28_Web_29_">
      <style:paragraph-properties fo:margin-left="0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officeooo:rsid="0003c7c2" officeooo:paragraph-rsid="0003c7c2" style:font-name-asian="Times New Roman" style:language-asian="pl" style:country-asian="PL" style:font-name-complex="Times New Roman" style:language-complex="ar" style:country-complex="SA"/>
    </style:style>
    <style:style style:name="P13" style:family="paragraph" style:parent-style-name="Normal_20__28_Web_29_">
      <style:paragraph-properties fo:margin-left="0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language="pl" fo:country="PL" style:font-name-asian="Times New Roman" style:language-asian="pl" style:country-asian="PL" style:font-name-complex="Times New Roman" style:font-size-complex="12pt" style:language-complex="ar" style:country-complex="SA"/>
    </style:style>
    <style:style style:name="P14" style:family="paragraph" style:parent-style-name="Normal_20__28_Web_29_">
      <style:paragraph-properties fo:margin-left="0.159cm" fo:margin-right="0cm" fo:margin-top="0.176cm" fo:margin-bottom="0.176cm" style:contextual-spacing="false" fo:text-align="start" style:justify-single-word="false" fo:text-indent="0cm" style:auto-text-indent="false" style:text-autospace="none"/>
      <style:text-properties style:use-window-font-color="true" loext:opacity="0%" style:font-name="Times New Roman" fo:font-size="12pt" fo:language="pl" fo:country="PL" fo:font-weight="bold" style:font-name-asian="Times New Roman" style:language-asian="pl" style:country-asian="PL" style:font-weight-asian="bold" style:font-name-complex="Times New Roman" style:language-complex="ar" style:country-complex="SA" style:font-weight-complex="bold"/>
    </style:style>
    <style:style style:name="T1" style:family="text">
      <style:text-properties style:use-window-font-color="true" loext:opacity="0%" style:font-name="Times New Roman" fo:font-size="12pt" fo:language="pl" fo:country="PL" fo:font-weight="bold" style:font-name-asian="Times New Roman" style:language-asian="pl" style:country-asian="PL" style:font-weight-asian="bold" style:font-name-complex="Times New Roman" style:language-complex="ar" style:country-complex="SA" style:font-weight-complex="bold"/>
    </style:style>
    <style:style style:name="T2" style:family="text">
      <style:text-properties style:use-window-font-color="true" loext:opacity="0%" style:font-name="Times New Roman" fo:font-size="12pt" fo:language="pl" fo:country="PL" fo:font-weight="bold" style:font-name-asian="Times New Roman" style:language-asian="pl" style:country-asian="PL" style:font-weight-asian="bold" style:font-name-complex="Times New Roman" style:language-complex="pl" style:country-complex="PL" style:font-weight-complex="bold"/>
    </style:style>
    <style:style style:name="T3" style:family="text">
      <style:text-properties officeooo:rsid="0003c7c2"/>
    </style:style>
    <style:style style:name="T4" style:family="text">
      <style:text-properties fo:font-size="12pt" style:language-complex="ar" style:country-complex="SA"/>
    </style:style>
    <style:style style:name="T5" style:family="text">
      <style:text-properties fo:font-size="12pt" style:language-complex="pl" style:country-complex="PL"/>
    </style:style>
    <style:style style:name="T6" style:family="text">
      <style:text-properties fo:font-size="12pt" officeooo:rsid="000624e5" style:language-complex="ar" style:country-complex="SA"/>
    </style:style>
    <style:style style:name="T7" style:family="text">
      <style:text-properties fo:color="#ff0000" loext:opacity="100%" style:font-name="Times New Roman" fo:font-size="12pt" fo:language="pl" fo:country="PL" fo:font-weight="bold" style:font-name-asian="Times New Roman" style:language-asian="pl" style:country-asian="PL" style:font-weight-asian="bold" style:font-name-complex="Times New Roman" style:language-complex="ar" style:country-complex="SA" style:font-weight-complex="bold"/>
    </style:style>
    <style:style style:name="T8" style:family="text">
      <style:text-properties fo:color="#ff0000" loext:opacity="100%" style:text-position="25% 58%" style:font-name="Times New Roman" fo:language="pl" fo:country="PL" fo:font-weight="bold" style:font-name-asian="Times New Roman" style:language-asian="pl" style:country-asian="PL" style:font-weight-asian="bold" style:font-name-complex="Times New Roman" style:font-size-complex="12pt" style:language-complex="ar" style:country-complex="SA" style:font-weight-complex="bold"/>
    </style:style>
    <style:style style:name="T9" style:family="text">
      <style:text-properties fo:color="#ff0000" loext:opacity="100%" style:font-name="Times New Roman" fo:language="pl" fo:country="PL" fo:font-weight="bold" style:font-name-asian="Times New Roman" style:language-asian="pl" style:country-asian="PL" style:font-weight-asian="bold" style:font-name-complex="Times New Roman" style:font-size-complex="12pt" style:language-complex="ar" style:country-complex="SA" style:font-weight-complex="bold"/>
    </style:style>
    <style:style style:name="T10" style:family="text">
      <style:text-properties officeooo:rsid="000204e9"/>
    </style:style>
    <style:style style:name="T11" style:family="text">
      <style:text-properties officeooo:rsid="00021949"/>
    </style:style>
    <style:style style:name="T12" style:family="text">
      <style:text-properties style:use-window-font-color="true" loext:opacity="0%" style:font-name="Times New Roman" fo:font-size="12pt" fo:language="pl" fo:country="PL" style:font-name-asian="Times New Roman" style:language-asian="pl" style:country-asian="PL" style:font-name-complex="Times New Roman" style:language-complex="ar" style:country-complex="S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Strong_20_Emphasis"><text:span text:style-name="T1">STRUKTURA ORGANIZACYJNA</text:span></text:span></text:p>
      <text:p text:style-name="P1"><text:span text:style-name="Strong_20_Emphasis"><text:span text:style-name="T1">w roku szkolnym 202</text:span></text:span><text:span text:style-name="Strong_20_Emphasis"><text:span text:style-name="T2">6</text:span></text:span><text:span text:style-name="Strong_20_Emphasis"><text:span text:style-name="T1">/202</text:span></text:span><text:span text:style-name="Strong_20_Emphasis"><text:span text:style-name="T2">7</text:span></text:span></text:p>
      <text:p text:style-name="P2"/>
      <text:p text:style-name="P1"><text:span text:style-name="Strong_20_Emphasis"><text:span text:style-name="T1">4 oddziały przedszkolne w tym:</text:span></text:span></text:p>
      <text:p text:style-name="P3">I oddział integracyjny 5,6– latków – grupa Stokrotki</text:p>
      <text:p text:style-name="P3">II oddział <text:s/><text:span text:style-name="T3">integracyjny </text:span>3,4 – latków - <text:span text:style-name="T3">Bławatki</text:span></text:p>
      <text:p text:style-name="P4"><text:span text:style-name="T4">II</text:span><text:span text:style-name="T5">I</text:span><text:span text:style-name="T4"> oddział integracyjny </text:span><text:span text:style-name="T6">4,5</text:span><text:span text:style-name="T4"> – latków - <text:s/>grupa Niezapominajki</text:span></text:p>
      <text:p text:style-name="P3">IV oddział 5,6 – latków - grupa Fiołki</text:p>
      <text:p text:style-name="P2"/>
      <text:p text:style-name="P1"><text:span text:style-name="Strong_20_Emphasis"><text:span text:style-name="T7">Czas pracy przedszkola: 6</text:span></text:span><text:span text:style-name="Strong_20_Emphasis"><text:span text:style-name="T8"> 30</text:span></text:span><text:span text:style-name="Strong_20_Emphasis"><text:span text:style-name="T9"> – 16</text:span></text:span><text:span text:style-name="Strong_20_Emphasis"><text:span text:style-name="T8"> 30</text:span></text:span></text:p>
      <text:p text:style-name="P1"><text:span text:style-name="Strong_20_Emphasis"><text:span text:style-name="T7">Czynne: od 01.09.2026 r. do 30.06.2027r.</text:span></text:span></text:p>
      <text:p text:style-name="P2"/>
      <text:p text:style-name="P1"><text:span text:style-name="Strong_20_Emphasis"><text:span text:style-name="T1">Organy Przedszkola:</text:span></text:span></text:p>
      <text:p text:style-name="P1"><text:span text:style-name="Strong_20_Emphasis"><text:span text:style-name="T1">Dyrektor:</text:span></text:span></text:p>
      <text:p text:style-name="P5"> mgr Anna Woźniak</text:p>
      <text:p text:style-name="P2"/>
      <text:p text:style-name="P1"><text:span text:style-name="Strong_20_Emphasis"><text:span text:style-name="T1">Rada Pedagogiczna:</text:span></text:span></text:p>
      <text:p text:style-name="P1"><text:span text:style-name="Strong_20_Emphasis"><text:span text:style-name="T1">Nauczyciele wychowania przedszkolnego</text:span></text:span></text:p>
      <text:p text:style-name="P3">mgr Anna Dziubała oddział IV grupa Fiołki - <text:s/><text:span text:style-name="T10">5,6 </text:span>–latki, </text:p>
      <text:p text:style-name="P3">mgr Anna Kaszewska oddział  II <text:span text:style-name="T11">integracyjny </text:span>grupa <text:span text:style-name="T11">Bławatki 3,4 - latki</text:span></text:p>
      <text:p text:style-name="P3">mgr  Iwona Kępczyńska oddział II<text:span text:style-name="T10">I</text:span> integracyjny grupa Niezapominajki- 4 ,<text:span text:style-name="T10">5</text:span>– latki </text:p>
      <text:p text:style-name="P3">mgr Magda Łyzińska oddział I integracyjny grupa Stokrotki -6 latk<text:span text:style-name="T10">i</text:span> <text:s/>i oddział II <text:s/><text:span text:style-name="T11">integracyjny </text:span>grupa <text:span text:style-name="T11">Bławatki </text:span>- <text:s/><text:span text:style-name="T10">3,4 </text:span>latki</text:p>
      <text:p text:style-name="P6">mgr Milena Zimna <text:s/>oddział I integracyjny <text:s/>grupa Stokrotki - <text:s/>6 latki,  <text:span text:style-name="T11">oddział </text:span>II <text:span text:style-name="T11">integracyjny </text:span><text:s/>grupa <text:span text:style-name="T11">Bławatki 3,4 - latki</text:span></text:p>
      <text:p text:style-name="P3">mgr Ewa Michalska oddział I<text:span text:style-name="T11">I</text:span> <text:span text:style-name="T11">integracyjny </text:span>grupa <text:span text:style-name="T11">Bławatki 3,4 – latki, oddział III integracyjny grupa Niezapominajki 4,5 - latki</text:span> , <text:span text:style-name="T11">odział IV Fiołki </text:span><text:s/>– <text:span text:style-name="T10">5,</text:span>6 latki</text:p>
      <text:p text:style-name="P3">mgr Anna Woźniak oddział II integracyjny grupa <text:span text:style-name="T11">Bławatki -</text:span>  3,4- latków</text:p>
      <text:p text:style-name="P7">lic. Aleksandra Zielińska oddział I integracyjny grupa Niezapominajki <text:span text:style-name="T10">6 latki, oddział II integracyjny grupa </text:span><text:span text:style-name="T11">Bławatki -</text:span><text:span text:style-name="T10">  3,4- latków</text:span></text:p>
      <text:p text:style-name="P2"/>
      <text:p text:style-name="P1"><text:span text:style-name="Strong_20_Emphasis"><text:span text:style-name="T1">Nauczyciele wspomagający:</text:span></text:span></text:p>
      <text:p text:style-name="P3"><text:soft-page-break/>lic. Aleksandra Zielińska oddział I integracyjny , grupa 6 latków Stokrotki</text:p>
      <text:p text:style-name="P3">mgr Monika Opatrzyk oddział IV grupa 5,6- latków Fiołki</text:p>
      <text:p text:style-name="P7">mgr Małgorzata Dankowska oddział <text:span text:style-name="T10">integracyjny </text:span><text:span text:style-name="T3">II</text:span><text:span text:style-name="T10"> grupa </text:span><text:span text:style-name="T11">Bławatki -</text:span><text:span text:style-name="T10">  3,4- latków</text:span></text:p>
      <text:p text:style-name="P8">mgr Ada Kusiak oddział II<text:span text:style-name="T10">I </text:span>integracyjny <text:s/>grupa 4 ,<text:span text:style-name="T10">5 </text:span>latków Niezapominajki</text:p>
      <text:p text:style-name="P1"><text:span text:style-name="Strong_20_Emphasis"><text:span text:style-name="T1">Nauczyciel religii:</text:span></text:span></text:p>
      <text:p text:style-name="P3">lic. Teresa Jolanta Sierant</text:p>
      <text:p text:style-name="P1"><text:span text:style-name="Strong_20_Emphasis"><text:span text:style-name="T1">Logopeda:</text:span></text:span></text:p>
      <text:p text:style-name="P3">mgr Katarzyna Zielińska</text:p>
      <text:p text:style-name="P1"><text:span text:style-name="Strong_20_Emphasis"><text:span text:style-name="T1">Psycholog:</text:span></text:span></text:p>
      <text:p text:style-name="P3">mgr Julita Skibińska</text:p>
      <text:p text:style-name="P1"><text:span text:style-name="Strong_20_Emphasis"><text:span text:style-name="T1">Integracja Sensoryczna:</text:span></text:span></text:p>
      <text:p text:style-name="P3">mgr Katarzyna Zielińska</text:p>
      <text:p text:style-name="P9">Terapia ręki:</text:p>
      <text:p text:style-name="P10">mgr Milena Zimna</text:p>
      <text:p text:style-name="P9">Zajęcia korekcyjno –kompensacyjne:</text:p>
      <text:p text:style-name="P10">lic. Aleksandra Zielińska</text:p>
      <text:p text:style-name="P11"><text:span text:style-name="Strong_20_Emphasis"><text:span text:style-name="T1">Zajęcia rewalidacyjne:</text:span></text:span></text:p>
      <text:p text:style-name="P10">mgr Anna Kaszewska</text:p>
      <text:p text:style-name="P10">mgr Iwona Kępczyńska</text:p>
      <text:p text:style-name="P10">mgr Ewa Michalska</text:p>
      <text:p text:style-name="P10">mgr Monika Opatrzyk</text:p>
      <text:p text:style-name="P10">mgr Małgorzata Dankowska</text:p>
      <text:p text:style-name="P12"><text:s/>lic. Aleksandra Zielińska</text:p>
      <text:p text:style-name="P13"/>
      <text:p text:style-name="P1"><text:span text:style-name="Strong_20_Emphasis"><text:span text:style-name="T1">Zajęcia z języka angielskiego:</text:span></text:span></text:p>
      <text:p text:style-name="P3">mgr Anna Kaszewska</text:p>
      <text:p text:style-name="P1"><text:span text:style-name="Strong_20_Emphasis"><text:span text:style-name="T1">Zajęcia z gimnastyki korekcyjnej</text:span></text:span></text:p>
      <text:p text:style-name="P3">mgr Iwona Kępczyńska</text:p>
      <text:p text:style-name="P14">Pedagog specjalny:</text:p>
      <text:p text:style-name="P3">mgr Magda Łyzińska</text:p>
      <text:p text:style-name="P3">mgr Małgorzata Dankowska</text:p>
      <text:p text:style-name="P2"><text:soft-page-break/></text:p>
      <text:p text:style-name="P1"><text:bookmark-start text:name="_GoBack"/><text:span text:style-name="Strong_20_Emphasis"><text:span text:style-name="T1">Rada Rodziców </text:span></text:span></text:p>
      <text:p text:style-name="P1"><text:span text:style-name="Strong_20_Emphasis"><text:span text:style-name="T1">Przewodniczący: </text:span></text:span></text:p>
      <text:p text:style-name="P1"><text:span text:style-name="Strong_20_Emphasis"><text:span text:style-name="T1">Z-ca przewodniczącego: <text:s/></text:span></text:span></text:p>
      <text:p text:style-name="P14"><text:span text:style-name="Strong_20_Emphasis">Skarbnik</text:span>: </text:p>
      <text:p text:style-name="P1"><text:span text:style-name="Strong_20_Emphasis"><text:span text:style-name="T1">Sekretarz</text:span></text:span><text:span text:style-name="Strong_20_Emphasis"><text:span text:style-name="T12">:</text:span></text:span><text:span text:style-name="T1"> <text:s/></text:span></text:p>
      <text:p text:style-name="P1"><text:span text:style-name="Strong_20_Emphasis"><text:span text:style-name="T1">Komisja Rewizyjna:</text:span></text:span></text:p>
      <text:p text:style-name="P1"><text:span text:style-name="Strong_20_Emphasis"><text:span text:style-name="T1"><text:s text:c="34"/></text:span></text:span></text:p>
      <text:p text:style-name="P1"><text:bookmark-end text:name="_GoBack"/><text:span text:style-name="Strong_20_Emphasis"><text:span text:style-name="T1"><text:tab/><text:tab/><text:tab/> <text:s text:c="3"/></text:span>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Calibri" svg:font-family="Calibri" style:font-family-generic="swiss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1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1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Normal_20__28_Web_29_" style:display-name="Normal (Web)" style:family="paragraph" style:parent-style-name="Standard" style:next-style-name="Standard">
      <style:paragraph-properties fo:margin-top="0.176cm" fo:margin-bottom="0.176cm" style:contextual-spacing="false" fo:line-height="100%"/>
      <style:text-properties style:font-name="Times New Roman" fo:font-family="'Times New Roman'" style:font-family-generic="roman" fo:font-size="12pt" style:font-name-asian="Times New Roman" style:font-family-asian="'Times New Roman'" style:font-family-generic-asian="roman" style:font-size-asian="12pt" style:language-asian="pl" style:country-asian="PL" style:font-name-complex="Times New Roman" style:font-family-complex="'Times New Roman'" style:font-family-generic-complex="roman"/>
    </style:style>
    <style:style style:name="Default_20_Paragraph_20_Font" style:display-name="Default Paragraph Font" style:family="text">
      <style:text-properties style:font-name="Calibri" fo:font-family="Calibri" style:font-family-generic="swiss" fo:language="pl" fo:country="PL" style:font-name-asian="Calibri" style:font-family-asian="Calibri" style:font-family-generic-asian="swiss" style:font-size-asian="11pt" style:language-asian="en" style:country-asian="US" style:font-name-complex="Calibri" style:font-family-complex="Calibri" style:font-family-generic-complex="swiss"/>
    </style:style>
    <style:style style:name="Line_20_numbering" style:display-name="Line numbering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T1H1M26S</meta:editing-duration>
    <meta:editing-cycles>6</meta:editing-cycles>
    <meta:generator>LibreOffice/26.2.5.2$Windows_X86_64 LibreOffice_project/cd7284b4cbbfeb507e630c1aac019f4157393acb</meta:generator>
    <dc:date>2026-08-31T15:03:59.509559600</dc:date>
    <meta:document-statistic meta:table-count="0" meta:image-count="0" meta:object-count="0" meta:page-count="3" meta:paragraph-count="61" meta:word-count="312" meta:character-count="2255" meta:non-whitespace-character-count="1925"/>
    <meta:user-defined meta:name="Info 1"/>
    <meta:user-defined meta:name="Info 2"/>
    <meta:user-defined meta:name="Info 3"/>
    <meta:user-defined meta:name="Info 4"/>
  </office:meta>
</office:document-meta>
</file>